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umeijstraat 34-H 1056VX Amsterdam, Lumeijstraat 36-H 1056VX Amsterdam, Lumeijstraat 38-H 1056V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van een woningblok met funderingsvernieuwing en toevoegen 3 woningen op de 4e verdieping</text:p>
            <text:p text:style-name="common-al">Zaakadres: Lumeijstraat 34-H 1056VX Amsterdam, Lumeijstraat 36-H 1056VX Amsterdam, Lumeijstraat 38-H 1056VZ Amsterdam</text:p>
            <text:p text:style-name="common-al">Datum ontvangst: 09-07-2026</text:p>
            <text:p text:style-name="common-al">Zaaknummer: Z2026-030525</text:p>
            <text:p text:style-name="common-al">DSO-nummer: 202607090193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7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525</meta:user-defined>
    <meta:user-defined meta:name="DCTERMS.abstract">renoveren van een woningblok met funderingsvernieuwing en toevoegen 3 woningen op de 4e verdiep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umeijstraat 34-H 1056VX Amsterdam, Lumeijstraat 36-H 1056VX Amsterdam, Lumeijstraat 38-H 1056VZ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94</meta:user-defined>
    <meta:user-defined meta:name="OVERHEIDop.GmbID/DC.identifier">gmb-2026-386794</meta:user-defined>
    <meta:user-defined meta:name="OVERHEIDop.versieInformatie"/>
  </office:meta>
</office:document-meta>
</file>