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carport aan Pastorielaan te Buurmals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Verlenging beslistermijn, Pastorielaan (perceel BMS00 D 2106), Buurmalsen, het plaatsen van een carport (Bouwactiviteit (technisch)), Beslistermijn verlengd tot 03-09-2026 , ODR2607635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9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9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7635</meta:user-defined>
    <dc:language>nl</dc:language>
    <meta:user-defined meta:name="OVERHEIDop.locatietype/OVERHEIDop.gebiedsmarkering">Weg</meta:user-defined>
    <meta:user-defined meta:name="DC.title">Verlenging beslistermijn voor het plaatsen van een carport aan Pastorielaan te Buurmals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91</meta:user-defined>
    <meta:user-defined meta:name="OVERHEIDop.GmbID/DC.identifier">gmb-2026-386791</meta:user-defined>
    <meta:user-defined meta:name="OVERHEIDop.versieInformatie"/>
  </office:meta>
</office:document-meta>
</file>