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d57f175-0d52-49a2-8876-1b2093b1f97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voetgangersoversteekplaats (VOP) op de Dammerweg te Nederhorst den Berg</text:p>
      <text:section text:name="regeling_id1-3-2" text:style-name="regeling">
        <text:section text:name="aanhef_id1-3-2-1" text:style-name="aanhef">
          <text:p text:style-name="aanhef_wie">Medewerker Fysiek Domein, Beleid &amp; Ontwikkeling,</text:p>
          <text:section text:name="considerans_id1-3-2-1-2" text:style-name="considerans">
            <text:p text:style-name="tussenkopcur">
            <text:span text:style-name="nadrukvet">Overwegingen ten aanzien van het besluit</text:span>
          </text:p>
            <text:p text:style-name="considerans.al">
            <text:span text:style-name="nadrukvet">Gelet op,</text:span>
          </text:p>
            <text:p text:style-name="considerans.al">artikel 15 lid 1, Wegenverkeerswet 1994 (WVW 1994), geschiedt de plaatsing of verwijdering van de bij algemene maatregel van bestuur aangewezen verkeerstekens, en onderborden voor zover daardoor een gebod of verbod ontstaat of wordt gewijzigd, krachtens een verkeersbesluit.</text:p>
            <text:p text:style-name="considerans.al">artikel 12 sub b IV Besluit Administratieve Bepalingen inzake het Wegverkeer (BABW) is er een verkeersbesluit nodig voor het plaatsen of verwijderen van een voetgangersoversteekplaats.</text:p>
            <text:p text:style-name="considerans.al">artikel 18, eerste lid, onder d, van de WVW 1994, het bepaalde in het RVV 1990 en het BABW en daartoe gemandateerd krachtens door het college van burgemeester en wethouders verleende mandaat in de Mandaatregeling Wijdemeren 2026 (Gemeenteblad 2025, 559856 en zoals nadien gewijzigd). </text:p>
            <text:p text:style-name="considerans.al">
            <text:span text:style-name="nadrukvet">overwegende,</text:span>
          </text:p>
            <text:p text:style-name="considerans.al">• dat de Dammerweg te Nederhorst den Berg een lintweg is die, tezamen met de Nieuwe Overmeerseweg in de lengterichting door het dorp loopt;</text:p>
            <text:p text:style-name="considerans.al">• dat de Dammerweg gecategoriseerd is als een gebiedsontsluitingsweg (GOW) waar thans een maximumsnelheid van 30 km/uur geldt op het weggedeelte tussen de Jozefschool en de Brilhoek;</text:p>
            <text:p text:style-name="considerans.al">• dat aan dit weggedeelte het dorpscentrum met het Willie Dasplein en een schoolzone zijn gelegen;</text:p>
            <text:p text:style-name="considerans.al">• dat op de Dammerweg eerder al twee VOP’s zijn aangelegd die naar tevredenheid functioneren;</text:p>
            <text:p text:style-name="considerans.al">• dat aan het gemeentebestuur de vraag is voorgelegd om ook op de Dammerweg, ter hoogte van het Willie Dasplein een voetgangersoversteekplaats aan te leggen;</text:p>
            <text:p text:style-name="considerans.al">• dat daarbij als motief wordt aangedragen dat er te snel wordt gereden op dit weggedeelte, en het oversteken vooral voor slechtzienden, ouderen, personen die slecht ter been zijn en kinderen daardoor wordt bemoeilijkt en soms zelfs als gevaarlijk wordt ervaren; </text:p>
            <text:p text:style-name="considerans.al">• dat de gemeente onderzoek heeft gedaan naar de verkeerssituatie en omstandigheden op de Dammerweg en heeft vastgesteld dat:</text:p>
            <text:p text:style-name="considerans.al">De gemeten V85 rijsnelheden in het 30 km/u gebied tussen ca 25 en 35 km/u liggen en de hoogste snelheden zijn gemeten direct ten noorden van de VOP bij de Jozefschool,Op de Dammerweg iets meer dan 4000 motorvoertuigen per etmaal rijden enOp de Dammerweg tussen de Brilhoek en de Jozefschool tussen 2014 en 2024 één ongeval (letsel) met een langzaam verkeersdeelnemer (fietser) is geregistreerd;• dat een etmaalintensiteit van 4000 mvt/etmaal voor een gebiedsontsluitingsweg in Wijdemeren een acceptabele verkeersstroom is;• dat, mede omdat de rijsnelheden niet hoger liggen dan gewenst, er geen sprake is van een objectief gevaarlijk wegvak;• dat op specifieke locaties VOP’s in een 30 km/u gebied kunnen worden toegepast zoals bij de Jozefschool al gebeurd is;• dat aan aan de Dammerweg, aan de overzijde van het Willie Dasplein, meerdere publieksvoorzieningen zoals een apotheek en een bushalte zijn gelegen alsmede meerdere ondernemingen;• dat deze voorzieningen, en het tegenovergelegen Willie Dasplein in aanzienlijke mate bezocht wordt door centrumbezoekers en bewoners die hun herkomst of bestemming hebben aan de overzijde van de Dammerweg;• dat onder de gegeven omstandigheden het toevoegen van een VOP in het verlengde van de Vaartweg, om zo een geconcentreerde oversteek voor voetgangers te realiseren, vanuit verkeerskundig oogpunt acceptabel is;• dat de VOP wordt gerealiseerd door het aanbrengen van zebramarkering als aanduiding van een voetgangersoversteekplaats zoals bedoeld in artikel 49 lid 2 van het RVV 1990 en uitgevoerd zoals omschreven in hoofdstuk IV, paragraaf 2, lid 9 van de Uitvoeringsvoorschriften BABW, ondersteund met verkeersborden L2 van bijlage 1 van het RVV 1990;<text:span text:style-name="nadrukvet">Belangenafweging:</text:span>• dat de maatregel, gelet op artikel 2 van de WVW 1994, strekken tot:- het verzekeren van de veiligheid op de weg,- het voorkomen of beperken van door het verkeer veroorzaakte overlast, hinder of schade- het beschermen van weggebruikers en passagiers;• dat gelet op voorgaande overwegingen het belang van het zoveel mogelijk waarborgen van de vrijheid van het verkeer in het geding komt doch van ondergeschikt belang wordt geacht ten opzichte van de met dit besluit te dienen doelen omdat het van groter belang wordt geacht dat voetgangers die hun herkomst of bestemming hebben aan de overzijde van de Dammerweg veilig kunnen oversteken;• dat op grond van vaste jurisprudentie (ABRvS 2 juli 2014, ECLI:NL:RVS:2014:2422) als uitgangspunt geldt dat het treffen van verkeersmaatregelen als een normale maatschappelijke ontwikkeling moet worden beschouwd waarmee eenieder kan worden geconfronteerd en waarmee de nadelige gevolgen in beginsel voor rekening van de daardoor getroffenen mogen worden gelaten;• dat conform artikel 24 van het BABW, overleg is gevoerd met de politie. • dat de politie positief heeft geadviseerd over deze verkeersmaatregelen;• dat de Dammerweg te Nederhorst den Berg in zijn geheel in beheer is bij de gemeente Wijdemer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een voetgangersoversteekplaats (VOP) als bedoeld in artikel 49 lid 2 van het RVV 1990 op de Dammerweg te Nederhorst den Berg, nabij het kruispunt met de Vaartweg aan te leggen door het aanbrengen van zebramarkering ondersteund met borden L2 van bijlage 1 van het RVV 1990;</text:p>
            <text:p text:style-name="common-al">een ander overeenkomstig bijgevoegde situatieschets;</text:p>
            <text:p text:style-name="common-al">II. Dit verkeersbesluit op de gebruikelijke wijze te publiceren in het digitaal Gemeenteblad.</text:p>
            <text:p text:style-name="common-al">
            <text:span text:style-name="nadrukvet">Situatieschets:</text:span>
          </text:p>
            <text:p text:style-name="common-al">
            <draw:frame><draw:text-box><text:section text:name="plaatje_id1-3-2-2-1-5-1" text:style-name="plaatje">
              <text:p text:style-name="illustratie_id1-3-2-2-1-5-1-1"><draw:frame draw:style-name="illustratie_id1-3-2-2-1-5-1-1" text:anchor-type="paragraph" svg:width="149mm" svg:height="96.5mm"><draw:image xlink:href="Pictures/Afbeelding1ibd57f175-0d52-49a2-8876-1b2093b1f971.png" xlink:type="simple"/></draw:frame></text:p>
            </text:section></draw:text-box></draw:frame>
          </text:p>
            <text:p text:style-name="common-al">
            <text:span text:style-name="nadrukvet">Inwerkingtreding</text:span>
          </text:p>
            <text:p text:style-name="common-al">Dit besluit treedt in werking na bekendmaking in het Gemeenteblad.</text:p>
            <text:p text:style-name="common-al">Bezwaar indienen en aanvragen voorlopige voorziening.</text:p>
            <text:p text:style-name="common-al">Bezwaar indienen</text:p>
            <text:p text:style-name="common-al">Tegen dit besluit staat conform artikel 20 van de WVW 1994 juncto artikel 7:1, lid 1 juncto artikel 6:4, lid 1 van de Algemene Wet Bestuursrecht gedurende zes weken na de bekendmaking van dit besluit, voor belanghebbenden de mogelijkheid open om bezwaar in te dienen bij het college van burgemeester en wethouders van Wijdemeren.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text:p>
            <text:p text:style-name="common-al">Aanvragen voorlopige voorziening</text:p>
            <text:p text:style-name="last-al">Bij een spoedeisend belang kan degene die een bezwaarschrift heeft ingediend een voorlopige voorziening aanvragen bij de Voorzieningenrechter van de rechtbank Midden-Nederland, afdeling Bestuursrecht, o.v.v. voorlopige voorzieningen (postbus 16005, 3500 DA Utrecht.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867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ijdemeren</meta:user-defined>
    <meta:user-defined meta:name="OVERHEID.Gemeente/OVERHEID.authority">Wijdemeren</meta:user-defined>
    <meta:user-defined meta:name="OVERHEID.Informatietype/DC.type">officiële publicatie</meta:user-defined>
    <meta:user-defined meta:name="OVERHEIDop.Rubriek/DC.type">verkeersbesluit of -mededeling</meta:user-defined>
    <meta:user-defined meta:name="OVERHEID.Gemeente/DCTERMS.publisher">Wijdem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ijdemeren - Verkeersbesluit instellen voetgangersoversteekplaats (VOP) op de Dammerweg te Nederhorst den Berg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TERMS.abstract">Verkeersbesluit instellen voetgangersoversteekplaats (VOP) op de Dammerweg te Nederhorst den Berg</meta:user-defined>
    <meta:user-defined meta:name="OVERHEIDop.verkeersbordcode">L2</meta:user-defined>
    <dc:language>nl</dc:language>
    <meta:user-defined meta:name="OVERHEIDop.locatietype/OVERHEIDop.gebiedsmarkering">Punt</meta:user-defined>
    <meta:user-defined meta:name="DC.title">Verkeersbesluit instellen voetgangersoversteekplaats (VOP) op de Dammerweg te Nederhorst den Berg</meta:user-defined>
    <meta:user-defined meta:name="DCTERMS.W3CDTF/DCTERMS.available">2026-08-14</meta:user-defined>
    <meta:user-defined meta:name="DCTERMS.W3CDTF/OVERHEIDop.jaargang">2026</meta:user-defined>
    <meta:user-defined meta:name="OVERHEIDop.publicationIssue">386788</meta:user-defined>
    <meta:user-defined meta:name="OVERHEIDop.GmbID/DC.identifier">gmb-2026-386788</meta:user-defined>
    <meta:user-defined meta:name="OVERHEIDop.versieInformatie"/>
  </office:meta>
</office:document-meta>
</file>