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verkoop van kersen en pruimen op parkeerterrein aan De Vergt 12 te Waarden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de verkoop van kersen en pruimen op parkeerterrein (Afwijken van regels in het omgevingsplan), De Vergt 12, 4181 RA, in Waardenburg (5-8-2026) (bezwaar mogelijk), ODR2607312 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78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R2607312</meta:user-defined>
    <dc:language>nl</dc:language>
    <meta:user-defined meta:name="OVERHEIDop.locatietype/OVERHEIDop.gebiedsmarkering">Adres</meta:user-defined>
    <meta:user-defined meta:name="DC.title">Toestemming voor de verkoop van kersen en pruimen op parkeerterrein aan De Vergt 12 te Waardenbur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785</meta:user-defined>
    <meta:user-defined meta:name="OVERHEIDop.GmbID/DC.identifier">gmb-2026-386785</meta:user-defined>
    <meta:user-defined meta:name="OVERHEIDop.versieInformatie"/>
  </office:meta>
</office:document-meta>
</file>