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disonstraat - Evenementen/activiteiten Buurt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26 september 2026</text:p>
            <text:p text:style-name="common-al">Locatie: Edisonstraat/Copernicuslaan </text:p>
            <text:p text:style-name="common-al">Activiteit: Buurtactiviteit, plaatsen podium, kramen, eet/drinkpunten, sport- en spelobjecten, springkussens, gebruik geluidsinstallatie, afsluiten straatgedeelte</text:p>
            <text:p text:style-name="common-al"/>
            <text:p text:style-name="common-al">Deze vergunning is aangevraagd op grond van artikel 2:10 van de Algemene plaatselijke verordening. U kunt uw schriftelijke zienswijzen voor dit evenement vóór 30 augustus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678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Edisonstraat - Evenementen/activiteiten Buurtactivitei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84</meta:user-defined>
    <meta:user-defined meta:name="OVERHEIDop.GmbID/DC.identifier">gmb-2026-386784</meta:user-defined>
    <meta:user-defined meta:name="OVERHEIDop.versieInformatie"/>
  </office:meta>
</office:document-meta>
</file>