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Singel 56A 1015A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12-08-2026</text:p>
            <text:p text:style-name="common-al">Zaakadres: Singel 56A 1015AB Amsterdam</text:p>
            <text:p text:style-name="common-al">Zaaknummer: Z2026-035797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35797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78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797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Singel 56A 1015AB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783</meta:user-defined>
    <meta:user-defined meta:name="OVERHEIDop.GmbID/DC.identifier">gmb-2026-386783</meta:user-defined>
    <meta:user-defined meta:name="OVERHEIDop.versieInformatie"/>
  </office:meta>
</office:document-meta>
</file>