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man Gorterstraat 1 1077W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man Gorterstraat 1 - Uitbreiden van bestaande kelder, realiseren koekoek en plaatsen vaste trap tussen de tweede verdieping en de zolderverdieping</text:p>
            <text:p text:style-name="common-al">Zaakadres: Herman Gorterstraat 1 1077WD Amsterdam</text:p>
            <text:p text:style-name="common-al">Datum ontvangst: 22-07-2026</text:p>
            <text:p text:style-name="common-al">Zaaknummer: Z2026-032573</text:p>
            <text:p text:style-name="common-al">DSO-nummer: 202607220142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78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573</meta:user-defined>
    <meta:user-defined meta:name="DCTERMS.abstract">Herman Gorterstraat 1 - Uitbreiden van bestaande kelder, realiseren koekoek en plaatsen vaste trap tussen de tweede verdieping en de zolder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rman Gorterstraat 1 1077WD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82</meta:user-defined>
    <meta:user-defined meta:name="OVERHEIDop.GmbID/DC.identifier">gmb-2026-386782</meta:user-defined>
    <meta:user-defined meta:name="OVERHEIDop.versieInformatie"/>
  </office:meta>
</office:document-meta>
</file>