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: Edisonstraat 54C, 6902PK Zevenaar het uitvoeren van werkzaamheden t.b.v. ondergronds leidingw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besloten om de beslistermijn voor de aanvraag met zaaknummer Z2026-00001748 voor een omgevingsvergunning aan de Edisonstraat 54C, 6902PK Zevenaar te verlengen voor een periode van maximaal 6 weken. De aanvraag betreft de volgende activiteit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vergunningen@zevenaar.nl o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8677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48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verlenging beslistermijn omgevingsvergunning: Edisonstraat 54C, 6902PK Zevenaar het uitvoeren van werkzaamheden t.b.v. ondergronds leidingwer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74</meta:user-defined>
    <meta:user-defined meta:name="OVERHEIDop.GmbID/DC.identifier">gmb-2026-386774</meta:user-defined>
    <meta:user-defined meta:name="OVERHEIDop.versieInformatie"/>
  </office:meta>
</office:document-meta>
</file>