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office:automatic-styles>
  <office:body>
    <office:text>
      <text:p text:style-name="new_page_staatscourant"/>
      <text:p text:style-name="single-kop-titel">Voorgenomen uitgifte van perceel grond door de gemeente Voorscho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ossiernummer:</text:span> Z/25/099032</text:p>
            <text:p text:style-name="common-al">De gemeente Voorschoten heeft het voornemen een perceel grond ter grootte van circa <text:span text:style-name="nadrukvet">74 m²</text:span> te verkopen, gelegen nabij <text:span text:style-name="nadrukvet">Baron Schimmelpenninck van der Oyelaan 30 te Voorschoten</text:span>, kadastraal bekend als:</text:p>
            <text:list text:style-name="id1-3-2-1-1-3">
              <text:list-item text:style-override="id1-3-2-1-1-3-1">
                <text:number>•</text:number>
                <text:p text:style-name="al">Gemeente Voorschoten, sectie <text:span text:style-name="nadrukvet">B</text:span>, nummer <text:span text:style-name="nadrukvet">11814 (gedeeltelijk)</text:span>.</text:p>
              </text:list-item>
            </text:list>
            <text:p text:style-name="common-al">De grond zal uitsluitend worden gebruikt als <text:span text:style-name="nadrukvet">tuin behorende bij de woning aan de Baron Schimmelpenninck van der Oyelaan 30 te Voorschoten</text:span>. De grond wordt toegevoegd aan het aangrenzende particuliere woonperceel.</text:p>
            <text:p text:style-name="common-al">Met deze publicatie geeft de gemeente Voorschoten uitvoering aan de vereisten van de jurisprudentie rondom het Didam-arrest van de Hoge Raad van 26 november 2021 (ECLI:NL:HR:2021:1778) en het opvolgende Didam II (ECLI:NL:HR:2024:1661).</text:p>
            <text:p text:style-name="common-al">
            <text:span text:style-name="nadrukvet">Motivering: uitgifte aan één gegadigde</text:span>
          </text:p>
            <text:p text:style-name="common-al">De gemeente Voorschoten zal deze gronden niet via een openbare selectieprocedure aanbieden, maar zal deze één-op-één verkopen. Op basis van objectieve, redelijke en toetsbare criteria is de gemeente van oordeel dat slechts één serieuze gegadigde in aanmerking komt.</text:p>
            <text:p text:style-name="common-al">De gemeente baseert dit oordeel op de volgende omstandigheden:</text:p>
            <text:list text:style-name="id1-3-2-1-1-9">
              <text:list-item text:style-override="id1-3-2-1-1-9-1">
                <text:number>•</text:number>
                <text:p text:style-name="al">het perceel is direct aangrenzend aan het perceel Baron Schimmelpenninck van der Oyelaan 30;</text:p>
              </text:list-item>
              <text:list-item text:style-override="id1-3-2-1-1-9-2">
                <text:number>•</text:number>
                <text:p text:style-name="al">het perceel heeft vanwege ligging, omvang en inrichting uitsluitend functionele meerwaarde voor het aangrenzende woonperceel;</text:p>
              </text:list-item>
              <text:list-item text:style-override="id1-3-2-1-1-9-3">
                <text:number>•</text:number>
                <text:p text:style-name="al">het perceel kan niet zelfstandig worden ontwikkeld of geëxploiteerd;</text:p>
              </text:list-item>
              <text:list-item text:style-override="id1-3-2-1-1-9-4">
                <text:number>•</text:number>
                <text:p text:style-name="al">verkoop aan een andere partij dan de eigenaar van het aangrenzende perceel zou leiden tot een ondoelmatige eigendoms- en beheerssituatie;</text:p>
              </text:list-item>
              <text:list-item text:style-override="id1-3-2-1-1-9-5">
                <text:number>•</text:number>
                <text:p text:style-name="al">door verkoop ontstaat een logische afronding van de bestaande perceelsgrenzen en een doelmatige inrichting van de openbare ruimte;</text:p>
              </text:list-item>
              <text:list-item text:style-override="id1-3-2-1-1-9-6">
                <text:number>•</text:number>
                <text:p text:style-name="al">uitsluitend de eigenaar van het aangrenzende perceel kan het perceel overeenkomstig de beoogde bestemming als tuin gebruiken.</text:p>
              </text:list-item>
            </text:list>
            <text:p text:style-name="common-al">Gelet op het voorgaande merkt de gemeente de eigenaar van het aangrenzende perceel aan als enige serieuze gegadigde voor aankoop van de grond.</text:p>
            <text:p text:style-name="common-al">
            <text:span text:style-name="nadrukvet"> Vragen?</text:span>
          </text:p>
            <text:p text:style-name="common-al">Mocht u vragen over de voorgenomen verkoop hebben, dan kunt u contact opnemen met team Grondzaken, e-mailadres: <text:span text:style-name="nadrukvet">grondzaken@voorschoten.nl</text:span> of per adres: <text:span text:style-name="nadrukvet">Leidseweg 25, 2250 AJ Voorschoten</text:span>, onder vermelding van het dossiernummer.</text:p>
            <text:p text:style-name="common-al">
            <text:span text:style-name="nadrukvet">Reactie</text:span>
          </text:p>
            <text:p text:style-name="common-al">Tegen deze gronduitgifte kunnen geen zienswijzen, bezwaren of beroep in de zin van de Awb worden ingediend c.q. ingesteld. Indien u van mening bent dat u op basis van de hiervoor gestelde criteria ook in aanmerking dient te komen voor de uitgifte van deze gronden of u zich niet kunt verenigen met dit voornemen tot gronduitgifte, dan dient u dat binnen een termijn van 20 kalenderdagen na publicatie op de gemeentelijke website kenbaar te maken door een kort geding aanhangig te maken bij de voorzieningenrechter van de rechtbank Den Haag.</text:p>
            <text:p text:style-name="common-al">U dient dit tijdig vooraf te melden door een digitaal afschrift van de dagvaarding te zenden aan <text:span text:style-name="nadrukvet">grondzaken@voorschoten.nl</text:span>. Vermeld daarbij de locatie van het object.</text:p>
            <text:p text:style-name="common-al">
            <text:span text:style-name="nadrukvet">Reactietermijn</text:span>
          </text:p>
            <text:p text:style-name="last-al">Met het oog op de voortgang in deze uitgiftetrajecten en het verkrijgen van duidelijkheid over de rechtszekerheid van de transacties, hanteert de gemeente een reactietermijn van 20 kalenderdagen. Dit is een vervaltermijn. Indien u niet binnen de gestelde vervaltermijn van 20 kalenderdagen een reactie heeft gegeven of een kort geding aanhangig heeft gemaakt, dan wordt u geacht zich niet te verzetten tegen de hiervoor voorgenomen gronduitgifte en wordt u geacht uw rechten ter zake te hebben verwer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8676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Voorschoten</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Z/25/099032</meta:user-defined>
    <dc:language>nl</dc:language>
    <meta:user-defined meta:name="OVERHEIDop.locatietype/OVERHEIDop.gebiedsmarkering">Adres</meta:user-defined>
    <meta:user-defined meta:name="OVERHEIDop.locatietype/OVERHEIDop.gebiedsmarkering">Perceel</meta:user-defined>
    <meta:user-defined meta:name="DC.title">Voorgenomen uitgifte van perceel grond door de gemeente Voorschoten</meta:user-defined>
    <meta:user-defined meta:name="DCTERMS.W3CDTF/DCTERMS.available">2026-08-14</meta:user-defined>
    <meta:user-defined meta:name="DCTERMS.W3CDTF/OVERHEIDop.jaargang">2026</meta:user-defined>
    <meta:user-defined meta:name="OVERHEIDop.publicationIssue">386763</meta:user-defined>
    <meta:user-defined meta:name="OVERHEIDop.GmbID/DC.identifier">gmb-2026-386763</meta:user-defined>
    <meta:user-defined meta:name="OVERHEIDop.versieInformatie"/>
  </office:meta>
</office:document-meta>
</file>