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een gedeeltelijke doorbraak in de zijgevel aan Lange Akker 173 te Gelde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realiseren van een gedeeltelijke doorbraak in de zijgevel (Bouwactiviteit (technisch)), Lange Akker 173, 4191 JD, in Geldermalsen (4-8-2026) (bezwaar mogelijk), ODR2609108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7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9108</meta:user-defined>
    <dc:language>nl</dc:language>
    <meta:user-defined meta:name="OVERHEIDop.locatietype/OVERHEIDop.gebiedsmarkering">Adres</meta:user-defined>
    <meta:user-defined meta:name="DC.title">Toestemming voor het realiseren van een gedeeltelijke doorbraak in de zijgevel aan Lange Akker 173 te Geldermal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759</meta:user-defined>
    <meta:user-defined meta:name="OVERHEIDop.GmbID/DC.identifier">gmb-2026-386759</meta:user-defined>
    <meta:user-defined meta:name="OVERHEIDop.versieInformatie"/>
  </office:meta>
</office:document-meta>
</file>