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dakkapel aan de voorzijde van de woning aan Elzenbos 15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plaatsen van een dakkapel aan de voorzijde van de woning (Bouwactiviteit (omgevingsplan), Bouwactiviteit (technisch)), Elzenbos 15, 4191 MR, in Geldermalsen (4-8-2026) (bezwaar mogelijk), ODR2610019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019</meta:user-defined>
    <dc:language>nl</dc:language>
    <meta:user-defined meta:name="OVERHEIDop.locatietype/OVERHEIDop.gebiedsmarkering">Adres</meta:user-defined>
    <meta:user-defined meta:name="DC.title">Toestemming voor het plaatsen van een dakkapel aan de voorzijde van de woning aan Elzenbos 15 te Geldermal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43</meta:user-defined>
    <meta:user-defined meta:name="OVERHEIDop.GmbID/DC.identifier">gmb-2026-386743</meta:user-defined>
    <meta:user-defined meta:name="OVERHEIDop.versieInformatie"/>
  </office:meta>
</office:document-meta>
</file>