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De Veste 16 69, 8231 JG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De Veste 16 69, 8231 JG Lelystad, het veranderen van een bedrijfsruimte</text:span>
          </text:p>
            <text:p text:style-name="common-al">
            
          </text:p>
            <text:p text:style-name="common-al">Wij hebben op 12 augustus 2026 een besluit genomen op de aanvraag voor een omgevingsvergunning met dossiernummer 09953477152 voor het veranderen van een bedrijfsruimte, op De Veste 16 69, 8231 JG Lelystad. De aangevraagde omgevingsvergunning is voor de activiteit ‘Bouwactiviteit – Omgevingsplan’  het resultaat is buiten behandeling gestel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67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477152</meta:user-defined>
    <dc:language>nl</dc:language>
    <meta:user-defined meta:name="OVERHEIDop.locatietype/OVERHEIDop.gebiedsmarkering">Punt</meta:user-defined>
    <meta:user-defined meta:name="DC.title">Beschikking op aanvraag - De Veste 16 69, 8231 JG Lelystad</meta:user-defined>
    <meta:user-defined meta:name="DCTERMS.W3CDTF/DCTERMS.available">2026-08-14</meta:user-defined>
    <meta:user-defined meta:name="DCTERMS.W3CDTF/OVERHEIDop.jaargang">2026</meta:user-defined>
    <meta:user-defined meta:name="OVERHEIDop.publicationIssue">386741</meta:user-defined>
    <meta:user-defined meta:name="OVERHEIDop.GmbID/DC.identifier">gmb-2026-386741</meta:user-defined>
    <meta:user-defined meta:name="OVERHEIDop.versieInformatie"/>
  </office:meta>
</office:document-meta>
</file>