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Herdenkingswandeling bosvijver J.C. Wilslaan 19 Apeldoorn d.d. 4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2 augustus 2026</text:p>
            <text:p text:style-name="common-al">Omschrijving: Herdenkingswandeling rondom de bosvijver</text:p>
            <text:p text:style-name="common-al">Locatie: J.C. Wilslaan 19, 7313 HK Apeldoorn</text:p>
            <text:p text:style-name="common-al">Zaaknummer: 02006133329</text:p>
            <text:p text:style-name="common-al">Datum evenement: 4 september 2026</text:p>
            <text:p text:style-name="common-al">Tijdstip evenement: 16:00 uur tot 22:3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67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133329</meta:user-defined>
    <dc:language>nl</dc:language>
    <meta:user-defined meta:name="OVERHEIDop.locatietype/OVERHEIDop.gebiedsmarkering">Punt</meta:user-defined>
    <meta:user-defined meta:name="DC.title">Besluit evenementenvergunning Herdenkingswandeling bosvijver J.C. Wilslaan 19 Apeldoorn d.d. 4 september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40</meta:user-defined>
    <meta:user-defined meta:name="OVERHEIDop.GmbID/DC.identifier">gmb-2026-386740</meta:user-defined>
    <meta:user-defined meta:name="OVERHEIDop.versieInformatie"/>
  </office:meta>
</office:document-meta>
</file>