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een gemeentelijke aanvraag voor de noodkap van een boom - tegenover Hanebalken 4, 9205CX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tegenover Hanebalken 4, 9205CX Drachten, een gemeentelijke aanvraag voor de noodkap van een boom, ontvangen: 10 augustus 2026. De aanvraag is geregistreerd onder zaaknummer Z2026-0000243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7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432</meta:user-defined>
    <meta:user-defined meta:name="DCTERMS.abstract">Aanvraag omgevingsvergunning: tegenover Hanebalken 4, 9205CX Drachten, een gemeentelijke aanvraag voor de noodkap van een boom, ontvangen: 10 augustus 2026, zaaknummer: Z2026-00002432</meta:user-defined>
    <dc:language>nl</dc:language>
    <meta:user-defined meta:name="OVERHEIDop.locatietype/OVERHEIDop.gebiedsmarkering">Vlak</meta:user-defined>
    <meta:user-defined meta:name="DC.title">Gemeente Smallingerland - aanvraag omgevingsvergunning - een gemeentelijke aanvraag voor de noodkap van een boom - tegenover Hanebalken 4, 9205CX Drachten</meta:user-defined>
    <meta:user-defined meta:name="DCTERMS.W3CDTF/DCTERMS.available">2026-08-14</meta:user-defined>
    <meta:user-defined meta:name="DCTERMS.W3CDTF/OVERHEIDop.jaargang">2026</meta:user-defined>
    <meta:user-defined meta:name="OVERHEIDop.publicationIssue">386729</meta:user-defined>
    <meta:user-defined meta:name="OVERHEIDop.GmbID/DC.identifier">gmb-2026-386729</meta:user-defined>
    <meta:user-defined meta:name="OVERHEIDop.versieInformatie"/>
  </office:meta>
</office:document-meta>
</file>