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Hoffmansweg naast nr. 6c - VZV00 H 1671 - Vriezenveen, realiseren van een inrit, ontvangen op 10-08-2026, zaaknummer TR-Z2026-0017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Uitweg maken, hebben of veranderen of het gebruik daarvan veranderen</text:p>
            <text:p text:style-name="common-al">
            <text:span text:style-name="nadrukvet">Waar:</text:span> Hoffmansweg naast nr. 6c - VZV00 H 1671 - Vriezenveen</text:p>
            <text:p text:style-name="common-al">
            <text:span text:style-name="nadrukvet">Project:</text:span> realiseren van een inrit</text:p>
            <text:p text:style-name="common-al">
            <text:span text:style-name="nadrukvet">Ingekomen:</text:span> 10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67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TR-Z2026-001708</meta:user-defined>
    <meta:user-defined meta:name="DCTERMS.abstract">realiseren van een in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Hoffmansweg naast nr. 6c - VZV00 H 1671 - Vriezenveen, realiseren van een inrit, ontvangen op 10-08-2026, zaaknummer TR-Z2026-00170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726</meta:user-defined>
    <meta:user-defined meta:name="OVERHEIDop.GmbID/DC.identifier">gmb-2026-386726</meta:user-defined>
    <meta:user-defined meta:name="OVERHEIDop.versieInformatie"/>
  </office:meta>
</office:document-meta>
</file>