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rder aanvragen transportcapaciteit woningbouwprojecten</text:p>
      <text:section text:name="zakelijke-mededeling_id1-3-2" text:style-name="zakelijke-mededeling">
        <text:section text:name="zakelijke-mededeling-tekst_id1-3-2-1" text:style-name="zakelijke-mededeling-tekst">
          <text:section text:name="tekst_id1-3-2-1-1" text:style-name="tekst">
            <text:p text:style-name="common-al">In heel Nederland is de beschikbare transportcapaciteit op het elektriciteitsnet beperkt. Dat geldt ook voor de gemeente Boxtel. Dit heeft gevolgen voor nog niet gerealiseerde woningbouwprojecten binnen onze gemeente. Dit geldt voor alle woningbouwprojecten; van klein tot groot. </text:p>
            <text:p text:style-name="common-al">Enexis maakt het voor gemeenten mogelijk om via het proces “Eerder aanvragen” eenmalig gecoördineerd een volgordelijst in te dienen voor projecten tot maximaal 10 jaar vooruit. Onze gemeente wil van deze mogelijkheid gebruik maken. De verzoeken om capaciteit voor de projecten moeten in oktober 2026 ingediend worden. Dat betekent dat de lijst zo spoedig mogelijk opgesteld dient te worden. </text:p>
            <text:p text:style-name="common-al">De gemeente zal bij het opstellen van de lijst en de positie op die lijst van projecten gebruik maken van beleidsregels. Deze regels worden op dit moment voorbereid. Uitgangspunt voor deze regels zijn de modelbeleidsregels van de VNG. Naar verwachting worden de beleidsregels eind augustus vastgesteld. Daarna kunnen ontwikkelaars hun project aanmelden bij de gemeente voor een plek op de volgordelijst. Aan de hand van de beleidsregels bepaalt de gemeente de volgorde van de lijst. </text:p>
            <text:p text:style-name="common-al">Omdat de tijd tot oktober beperkt is, kondigen we hierbij dit proces alvast aan. Als ontwikkelaar kunt u zich nu al voorbereiden op dit proces. Vanuit de netbeheerder is duidelijk welke informatie nodig is om een aanvraag te doen om een plek op de volgordelijst. Deze informatie vindt u via de volgende link op de website van de Vereniging Nederlandse Gemeenten: <text:a xlink:href="https://vng.nl/artikelen/eerder-aanvragen-voorwaarden-voor-indienen-aanvraag" xlink:type="simple"><text:span text:style-name="nadrukondlijn">Eerder aanvragen: Voorwaarden voor indienen aanvraag | VNG</text:span></text:a>. Om geen kostbare tijd verloren te laten gaan, adviseert de gemeente om de bewijsstukken voor een verzoek om transportcapaciteit alvast te verzamelen. </text:p>
            <text:p text:style-name="common-al">Het niet of onvolledig aanmelden van uw project kan gevolgen hebben voor uw aansluiting op het elektriciteitsnet. Het is daarom belangrijk om uw project met alle benodigde stukken aan te melden bij de gemeente. Eind augustus neemt de gemeente contact met u op waar u deze aanmelding kan voltooien. </text:p>
            <text:p text:style-name="last-al">Voor tussentijdse vragen kunt u contact opnemen met ons opnemen via netaansluiting@boxte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3867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oxtel</meta:user-defined>
    <meta:user-defined meta:name="OVERHEID.Informatietype/DC.type">officiële publicatie</meta:user-defined>
    <meta:user-defined meta:name="OVERHEID.Gemeente/DCTERMS.publisher">Boxtel</meta:user-defined>
    <meta:user-defined meta:name="OVERHEID.Gemeente/OVERHEID.authority">Boxtel</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Eerder aanvragen transportcapaciteit woningbouwprojecten</meta:user-defined>
    <meta:user-defined meta:name="DCTERMS.W3CDTF/DCTERMS.available">2026-08-14</meta:user-defined>
    <meta:user-defined meta:name="DCTERMS.W3CDTF/OVERHEIDop.jaargang">2026</meta:user-defined>
    <meta:user-defined meta:name="OVERHEIDop.publicationIssue">386718</meta:user-defined>
    <meta:user-defined meta:name="OVERHEIDop.GmbID/DC.identifier">gmb-2026-386718</meta:user-defined>
    <meta:user-defined meta:name="OVERHEIDop.versieInformatie"/>
  </office:meta>
</office:document-meta>
</file>