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Biesboschstraat 3-2 1078MK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randeren van de woning ter hoogte van de tweede verdieping door het maken van een muurdoorbraak, het plaatsen van een binnentrap ter hoogte van de derde verdieping, het maken van een dakuitbouw en het plaatsen van een dakterras op het gebouw</text:p>
            <text:p text:style-name="common-al">Besluit: verleend</text:p>
            <text:p text:style-name="common-al">Besluit verzonden op: 12-08-2026</text:p>
            <text:p text:style-name="common-al">Zaakadres: Biesboschstraat 3-2 1078MK Amsterdam</text:p>
            <text:p text:style-name="common-al">Zaaknummer: Z2026-012954</text:p>
            <text:p text:style-name="common-al">DSO-nummer: 2026032300277</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12954"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2-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7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2954</meta:user-defined>
    <meta:user-defined meta:name="DCTERMS.abstract">veranderen van de woning ter hoogte van de tweede verdieping door het maken van een muurdoorbraak, het plaatsen van een ...</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Biesboschstraat 3-2 1078MK Amsterdam</meta:user-defined>
    <meta:user-defined meta:name="DCTERMS.W3CDTF/DCTERMS.available">2026-08-14</meta:user-defined>
    <meta:user-defined meta:name="DCTERMS.W3CDTF/OVERHEIDop.jaargang">2026</meta:user-defined>
    <meta:user-defined meta:name="OVERHEIDop.publicationIssue">386714</meta:user-defined>
    <meta:user-defined meta:name="OVERHEIDop.GmbID/DC.identifier">gmb-2026-386714</meta:user-defined>
    <meta:user-defined meta:name="OVERHEIDop.versieInformatie"/>
  </office:meta>
</office:document-meta>
</file>