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'Bouwactiviteit (technisch)’, Bankastraat 59 2585 E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veranderen en verduurzamen van de woning Bankastraat 59 door het aanbrengen van isolatie, het plaatsen van een elektrische lucht-warmtepomp op het achterdakvlak en het toepassen van een geluidsdempende warmtepompbehuizing</text:p>
            <text:p text:style-name="common-al"/>
            <text:p text:style-name="tussenkopcur">Ons kenmerk: </text:p>
            <text:p text:style-name="common-al">VTH2026-59185 </text:p>
            <text:p text:style-name="tussenkopcur">Stadsdeel:  </text:p>
            <text:p text:style-name="common-al">Centrum</text:p>
            <text:p text:style-name="tussenkopcur">Locatie(s)</text:p>
            <text:p text:style-name="common-al">Bankastraat 59 2585 EH '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7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59185</meta:user-defined>
    <meta:user-defined meta:name="DCTERMS.abstract">het veranderen en verduurzamen van de woning Bankastraat 59 door het aanbrengen van isolatie, het plaatsen van een elektrische lucht-warmtepomp op het achterdakvlak en het toepassen van een geluiddempende warmtepompbehuizing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'Bouwactiviteit (technisch)’, Bankastraat 59 2585 EH 's-Gravenhage</meta:user-defined>
    <meta:user-defined meta:name="DCTERMS.W3CDTF/DCTERMS.available">2026-08-14</meta:user-defined>
    <meta:user-defined meta:name="DCTERMS.W3CDTF/OVERHEIDop.jaargang">2026</meta:user-defined>
    <meta:user-defined meta:name="OVERHEIDop.externeBijlage">VTH2026-59185 - Bankastraat 59|exb-2026-28895</meta:user-defined>
    <meta:user-defined meta:name="OVERHEIDop.publicationIssue">386706</meta:user-defined>
    <meta:user-defined meta:name="OVERHEIDop.GmbID/DC.identifier">gmb-2026-386706</meta:user-defined>
    <meta:user-defined meta:name="OVERHEIDop.versieInformatie"/>
  </office:meta>
</office:document-meta>
</file>