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noveren van de buitengevel aan Parkweg 27 te Bees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renoveren van de buitengevel (Bouwactiviteit (omgevingsplan), Bouwactiviteit (technisch)), Parkweg 27, 4153 XK, in Beesd (6-8-2026) (bezwaar mogelijk), ODR2608434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8434</meta:user-defined>
    <dc:language>nl</dc:language>
    <meta:user-defined meta:name="OVERHEIDop.locatietype/OVERHEIDop.gebiedsmarkering">Adres</meta:user-defined>
    <meta:user-defined meta:name="DC.title">Toestemming voor het renoveren van de buitengevel aan Parkweg 27 te Bees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05</meta:user-defined>
    <meta:user-defined meta:name="OVERHEIDop.GmbID/DC.identifier">gmb-2026-386705</meta:user-defined>
    <meta:user-defined meta:name="OVERHEIDop.versieInformatie"/>
  </office:meta>
</office:document-meta>
</file>