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het organiseren van de kermis D e Rijp van 17 t/m 20 september 2026, Jan Boonplein 1, 1483 BL De Rij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Evenementenvergunning;De Rijp<text:span text:style-name="nadrukvet">; </text:span>het organiseren van de kermis D e Rijp van 17 t/m 20 september 2026</text:p>
            <text:p text:style-name="common-al">
            
          </text:p>
            <text:p text:style-name="common-al">Datum ontvangst: 11-08-2026</text:p>
            <text:p text:style-name="last-al">Zaaknummer: 00001399843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670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0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0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9843</meta:user-defined>
    <meta:user-defined meta:name="DCTERMS.abstract">het organiseren van de kermis in De Rijp</meta:user-defined>
    <dc:language>nl</dc:language>
    <meta:user-defined meta:name="OVERHEIDop.locatietype/OVERHEIDop.gebiedsmarkering">Punt</meta:user-defined>
    <meta:user-defined meta:name="DC.title">Algemene plaatselijke verordening Aangevraagd: Evenementenvergunning, het organiseren van de kermis D e Rijp van 17 t/m 20 september 2026, Jan Boonplein 1, 1483 BL De Rijp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701</meta:user-defined>
    <meta:user-defined meta:name="OVERHEIDop.GmbID/DC.identifier">gmb-2026-386701</meta:user-defined>
    <meta:user-defined meta:name="OVERHEIDop.versieInformatie"/>
  </office:meta>
</office:document-meta>
</file>