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vangen van 52 kleine ruitjes van enkel glas door vacuumglas aan Bulkstraat 12 te Tri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vervangen van 52 kleine ruitjes van enkel glas door vacuumglas (Bouwactiviteit (omgevingsplan)), Bulkstraat 12, 4196 AW, in Tricht (04-08-2026) (geen bezwaar mogelijk), ODR2611375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669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9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9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375</meta:user-defined>
    <dc:language>nl</dc:language>
    <meta:user-defined meta:name="OVERHEIDop.locatietype/OVERHEIDop.gebiedsmarkering">Adres</meta:user-defined>
    <meta:user-defined meta:name="DC.title">Aanvraag vergunning voor het vervangen van 52 kleine ruitjes van enkel glas door vacuumglas aan Bulkstraat 12 te Trich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696</meta:user-defined>
    <meta:user-defined meta:name="OVERHEIDop.GmbID/DC.identifier">gmb-2026-386696</meta:user-defined>
    <meta:user-defined meta:name="OVERHEIDop.versieInformatie"/>
  </office:meta>
</office:document-meta>
</file>