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- BESLUIT VERLENGEN BESLISTERMIJN OMGEVINGSPLANACTIVITEIT BOUWEN EN BOUW TECHNISCH – BERGENSHUIZENSESTRAAT 3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de beslistermijn van onderstaande aanvraag voor een omgevingsvergunning met 6 weken hebben verlengd: </text:p>
            <text:p text:style-name="common-al"/>
            <text:p text:style-name="common-al">-Bergenshuizensestraat 3 Vught, plaatsen van een carport, Z26-306850.</text:p>
            <text:p text:style-name="common-al"/>
            <text:p text:style-name="last-al">De brief is verzonden op 10 augustus 2026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8669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9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69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- BESLUIT VERLENGEN BESLISTERMIJN OMGEVINGSPLANACTIVITEIT BOUWEN EN BOUW TECHNISCH – BERGENSHUIZENSESTRAAT 3 VUGH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6692</meta:user-defined>
    <meta:user-defined meta:name="OVERHEIDop.GmbID/DC.identifier">gmb-2026-386692</meta:user-defined>
    <meta:user-defined meta:name="OVERHEIDop.versieInformatie"/>
  </office:meta>
</office:document-meta>
</file>