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uurtfeest, Borculo, De Rentmee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september 2026 van 18.00 uur tot 23.00 uur vindt op De Rentmeester tussen huisnummer 2 en 8a in Borculo het evenement buurtfeest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66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Evenementenvergunning buurtfeest, Borculo, De Rentmeest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91</meta:user-defined>
    <meta:user-defined meta:name="OVERHEIDop.GmbID/DC.identifier">gmb-2026-386691</meta:user-defined>
    <meta:user-defined meta:name="OVERHEIDop.versieInformatie"/>
  </office:meta>
</office:document-meta>
</file>