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oprichten van een bijgebouw aan Waalbandijk 67 te Oph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oprichten van een bijgebouw (Bouwactiviteit (omgevingsplan), Afwijken van regels in het omgevingsplan), Waalbandijk 67, 4061 AL, in Ophemert (05-08-2026) (geen bezwaar mogelijk), ODR261139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395</meta:user-defined>
    <dc:language>nl</dc:language>
    <meta:user-defined meta:name="OVERHEIDop.locatietype/OVERHEIDop.gebiedsmarkering">Adres</meta:user-defined>
    <meta:user-defined meta:name="DC.title">Aanvraag vergunning voor het oprichten van een bijgebouw aan Waalbandijk 67 te Ophem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90</meta:user-defined>
    <meta:user-defined meta:name="OVERHEIDop.GmbID/DC.identifier">gmb-2026-386690</meta:user-defined>
    <meta:user-defined meta:name="OVERHEIDop.versieInformatie"/>
  </office:meta>
</office:document-meta>
</file>