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een woning en het bouwen van een bijgebouw aan Bulkheuvelseweg 2 te Oph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verbouwen van een woning en het bouwen van een bijgebouw (Afwijken van regels in het omgevingsplan), Bulkheuvelseweg 2, 4061 RE, in Ophemert (04-08-2026) (geen bezwaar mogelijk), ODR261132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6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326</meta:user-defined>
    <dc:language>nl</dc:language>
    <meta:user-defined meta:name="OVERHEIDop.locatietype/OVERHEIDop.gebiedsmarkering">Adres</meta:user-defined>
    <meta:user-defined meta:name="DC.title">Aanvraag vergunning voor het verbouwen van een woning en het bouwen van een bijgebouw aan Bulkheuvelseweg 2 te Oph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683</meta:user-defined>
    <meta:user-defined meta:name="OVERHEIDop.GmbID/DC.identifier">gmb-2026-386683</meta:user-defined>
    <meta:user-defined meta:name="OVERHEIDop.versieInformatie"/>
  </office:meta>
</office:document-meta>
</file>