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oor het particulier verwijderen van ca. 5 m2 asbesthoudende golfplaten van een afdak op de locatie Prinses Marijkestraat 25, 7391DN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1 augustus 2026</text:p>
            <text:p text:style-name="common-al">Kenmerk: Z2026-00001486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8667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7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7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486</meta:user-defined>
    <meta:user-defined meta:name="DCTERMS.abstract">Prinses Marijkestraat 25, 7391DN Twello</meta:user-defined>
    <dc:language>nl</dc:language>
    <meta:user-defined meta:name="OVERHEIDop.locatietype/OVERHEIDop.gebiedsmarkering">Punt</meta:user-defined>
    <meta:user-defined meta:name="DC.title">Sloopmelding voor het particulier verwijderen van ca. 5 m2 asbesthoudende golfplaten van een afdak op de locatie Prinses Marijkestraat 25, 7391DN Twello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678</meta:user-defined>
    <meta:user-defined meta:name="OVERHEIDop.GmbID/DC.identifier">gmb-2026-386678</meta:user-defined>
    <meta:user-defined meta:name="OVERHEIDop.versieInformatie"/>
  </office:meta>
</office:document-meta>
</file>