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Lampionoptocht Uddel 24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2 augustus 2026</text:p>
            <text:p text:style-name="common-al">Omschrijving: Lampionoptocht</text:p>
            <text:p text:style-name="common-al">Locatie: Garderenseweg 33, 3888 LA Uddel</text:p>
            <text:p text:style-name="common-al">Zaaknummer: 02006325081</text:p>
            <text:p text:style-name="common-al">Datum evenement: 24 oktober 2026</text:p>
            <text:p text:style-name="common-al">Tijdstip evenement: 19:30 uur tot 20:3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6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25081</meta:user-defined>
    <dc:language>nl</dc:language>
    <meta:user-defined meta:name="OVERHEIDop.locatietype/OVERHEIDop.gebiedsmarkering">Punt</meta:user-defined>
    <meta:user-defined meta:name="DC.title">Besluit evenementenvergunning Lampionoptocht Uddel 24 oktober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74</meta:user-defined>
    <meta:user-defined meta:name="OVERHEIDop.GmbID/DC.identifier">gmb-2026-386674</meta:user-defined>
    <meta:user-defined meta:name="OVERHEIDop.versieInformatie"/>
  </office:meta>
</office:document-meta>
</file>