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Vlietskant 7 te Gel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plaatsen van een dakkapel (Bouwactiviteit (omgevingsplan)), Vlietskant 7, 4155 BE, in Gellicum (07-08-2026) (geen bezwaar mogelijk), ODR2611502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66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502</meta:user-defined>
    <dc:language>nl</dc:language>
    <meta:user-defined meta:name="OVERHEIDop.locatietype/OVERHEIDop.gebiedsmarkering">Adres</meta:user-defined>
    <meta:user-defined meta:name="DC.title">Aanvraag vergunning voor het plaatsen van een dakkapel aan Vlietskant 7 te Gellicu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666</meta:user-defined>
    <meta:user-defined meta:name="OVERHEIDop.GmbID/DC.identifier">gmb-2026-386666</meta:user-defined>
    <meta:user-defined meta:name="OVERHEIDop.versieInformatie"/>
  </office:meta>
</office:document-meta>
</file>