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tribune aan Randweg 3 te Geldermal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plaatsen van een tribune (Afwijken van regels in het omgevingsplan), Randweg 3, 4191 NN, in Geldermalsen (08-08-2026) (geen bezwaar mogelijk), ODR2611515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8666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515</meta:user-defined>
    <dc:language>nl</dc:language>
    <meta:user-defined meta:name="OVERHEIDop.locatietype/OVERHEIDop.gebiedsmarkering">Adres</meta:user-defined>
    <meta:user-defined meta:name="DC.title">Aanvraag vergunning voor het plaatsen van een tribune aan Randweg 3 te Geldermals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662</meta:user-defined>
    <meta:user-defined meta:name="OVERHEIDop.GmbID/DC.identifier">gmb-2026-386662</meta:user-defined>
    <meta:user-defined meta:name="OVERHEIDop.versieInformatie"/>
  </office:meta>
</office:document-meta>
</file>