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leggen van een dam met duiker aan Meinte 2 te Bees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aanleggen van een dam met duiker (Uitweg maken, hebben of veranderen of het gebruik daarvan veranderen), Meinte 2, 4153 XE, in Beesd (04-08-2026) (geen bezwaar mogelijk), ODR2611358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65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358</meta:user-defined>
    <dc:language>nl</dc:language>
    <meta:user-defined meta:name="OVERHEIDop.locatietype/OVERHEIDop.gebiedsmarkering">Adres</meta:user-defined>
    <meta:user-defined meta:name="DC.title">Aanvraag vergunning voor het aanleggen van een dam met duiker aan Meinte 2 te Bees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659</meta:user-defined>
    <meta:user-defined meta:name="OVERHEIDop.GmbID/DC.identifier">gmb-2026-386659</meta:user-defined>
    <meta:user-defined meta:name="OVERHEIDop.versieInformatie"/>
  </office:meta>
</office:document-meta>
</file>