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terrasvergunning voor een gevelterras aan voorzijde t.b.v. horecabedrijf Stichting Archipel, locatie Dommelhoef, Parklaan 97 5613B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966 </text:p>
            <text:p text:style-name="common-al"> Omschrijving: terrasvergunning voor een gevelterras aan voorzijde t.b.v. horecabedrijf Stichting Archipel, locatie Dommelhoef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arklaan 97 5613BC Eindhoven</text:p>
              </text:list-item>
            </text:list>
            <text:p text:style-name="common-al"> Soort aanvraag: Gebruik openbare ruimte </text:p>
            <text:p text:style-name="common-al"> Besluit:  </text:p>
            <text:p text:style-name="common-al"> Datum verzending: 12-08-2026 </text:p>
            <text:p text:style-name="common-al"> Heeft u direct belang bij deze beslissing? Dan kunt u binnen zes weken, na 12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665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5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5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966</meta:user-defined>
    <meta:user-defined meta:name="DCTERMS.abstract">terrasvergunning voor een gevelterras aan voorzijde t.b.v. horecabedrijf Stichting Archipel, locatie Dommelhoef</meta:user-defined>
    <dc:language>nl</dc:language>
    <meta:user-defined meta:name="OVERHEIDop.locatietype/OVERHEIDop.gebiedsmarkering">Punt</meta:user-defined>
    <meta:user-defined meta:name="DC.title">Besluit: terrasvergunning voor een gevelterras aan voorzijde t.b.v. horecabedrijf Stichting Archipel, locatie Dommelhoef, Parklaan 97 5613BC Eindhov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56</meta:user-defined>
    <meta:user-defined meta:name="OVERHEIDop.GmbID/DC.identifier">gmb-2026-386656</meta:user-defined>
    <meta:user-defined meta:name="OVERHEIDop.versieInformatie"/>
  </office:meta>
</office:document-meta>
</file>