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Imaca B.V. Grenadierweg 7 t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7 augustus 2026 hebben wij een melding ontvangen van Imaca B.V. gelegen aan Grenadierweg 7 in Middelburg.</text:p>
            <text:p text:style-name="common-al"/>
            <text:p text:style-name="common-al">Het gaat om een melding in het kader van het Besluit activiteiten leefomgeving (Bal), over het lassen van metalen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common-al">De melding is geregistreerd onder nummer Z2026-0000664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664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4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Imaca B.V. Grenadierweg 7 te Middelburg</meta:user-defined>
    <meta:user-defined meta:name="DCTERMS.W3CDTF/DCTERMS.available">2026-08-14</meta:user-defined>
    <meta:user-defined meta:name="DCTERMS.W3CDTF/OVERHEIDop.jaargang">2026</meta:user-defined>
    <meta:user-defined meta:name="OVERHEIDop.externeBijlage">Eindbrief zaaknummer Z2026-00006646|exb-2026-28886</meta:user-defined>
    <meta:user-defined meta:name="OVERHEIDop.externeBijlage">Verzoekpdf zaaknummer Z2026-00006646|exb-2026-28887</meta:user-defined>
    <meta:user-defined meta:name="OVERHEIDop.publicationIssue">386640</meta:user-defined>
    <meta:user-defined meta:name="OVERHEIDop.GmbID/DC.identifier">gmb-2026-386640</meta:user-defined>
    <meta:user-defined meta:name="OVERHEIDop.versieInformatie"/>
  </office:meta>
</office:document-meta>
</file>