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vangen van de bestaande berging (bijgebouw) voor een nieuw bijgebouw met kantoorfunctie, Deventerweg 54 7437BK Bathmen, [Bathmen L 656] Bathmen L 6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Deventerweg 54 7437BK Bathmen, [Bathmen L 656] Bathmen L 656 </text:p>
            <text:p text:style-name="common-al">
            <text:span text:style-name="nadrukvet">Zaakomschrijving:</text:span> het vervangen van de bestaande berging (bijgebouw) voor een nieuw bijgebouw met kantoorfunctie</text:p>
            <text:p text:style-name="common-al">
            <text:span text:style-name="nadrukvet">Zaaknummer:</text:span> Z2026-0000738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werk slope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38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38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66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Z2026-00007383</meta:user-defined>
    <meta:user-defined meta:name="DCTERMS.abstract">het vervangen van de bestaande berging (bijgebouw) voor een nieuw bijgebouw met kantoor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vangen van de bestaande berging (bijgebouw) voor een nieuw bijgebouw met kantoorfunctie, Deventerweg 54 7437BK Bathmen, [Bathmen L 656] Bathmen L 65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38</meta:user-defined>
    <meta:user-defined meta:name="OVERHEIDop.GmbID/DC.identifier">gmb-2026-386638</meta:user-defined>
    <meta:user-defined meta:name="OVERHEIDop.versieInformatie"/>
  </office:meta>
</office:document-meta>
</file>