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nheze - Melding Besluit activiteiten leefomgeving (Bal) - Sint Servatiusstraat 39,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ernheze delen mee dat zij de volgende melding hebben ontvangen:</text:p>
            <text:p text:style-name="common-al">Voor:   Koelinstallatie met CO2</text:p>
            <text:p text:style-name="common-al">Locatie:  Sint Servatiusstraat 39, 5473 GA Heeswijk-Dinther</text:p>
            <text:p text:style-name="common-al">DSO-kenmerk:  2026072800704</text:p>
            <text:p text:style-name="common-al">Zaaknummer:  Z/511855</text:p>
            <text:p text:style-name="common-al">Datum ontvangen:  28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66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855</meta:user-defined>
    <dc:language>nl</dc:language>
    <meta:user-defined meta:name="OVERHEIDop.locatietype/OVERHEIDop.gebiedsmarkering">Adres</meta:user-defined>
    <meta:user-defined meta:name="DC.title">Gemeente Bernheze - Melding Besluit activiteiten leefomgeving (Bal) - Sint Servatiusstraat 39, Heeswijk-Dinthe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37</meta:user-defined>
    <meta:user-defined meta:name="OVERHEIDop.GmbID/DC.identifier">gmb-2026-386637</meta:user-defined>
    <meta:user-defined meta:name="OVERHEIDop.versieInformatie"/>
  </office:meta>
</office:document-meta>
</file>