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een tekstkar 17 juli t/m 20 juli 2026 - De Drift (Reidingpark)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e Drift (Reidingpark) Drachten, het plaatsen van een tekstkar 17 juli t/m 20 juli 2026, Z2026-00002257, datum bekendmaking: 11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663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3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257</meta:user-defined>
    <meta:user-defined meta:name="DCTERMS.abstract">Verleende omgevingsvergunning, De Drift (Reidingpark) Drachten, het plaatsen van een tekstkar 17 juli t/m 20 juli 2026, zaaknummer: Z2026-00002257, datum bekendmaking: 11 augustus 2026</meta:user-defined>
    <dc:language>nl</dc:language>
    <meta:user-defined meta:name="OVERHEIDop.locatietype/OVERHEIDop.gebiedsmarkering">Vlak</meta:user-defined>
    <meta:user-defined meta:name="DC.title">Gemeente Smallingerland - verlening omgevingsvergunning - het plaatsen van een tekstkar 17 juli t/m 20 juli 2026 - De Drift (Reidingpark) Drachten</meta:user-defined>
    <meta:user-defined meta:name="DCTERMS.W3CDTF/DCTERMS.available">2026-08-14</meta:user-defined>
    <meta:user-defined meta:name="DCTERMS.W3CDTF/OVERHEIDop.jaargang">2026</meta:user-defined>
    <meta:user-defined meta:name="OVERHEIDop.publicationIssue">386633</meta:user-defined>
    <meta:user-defined meta:name="OVERHEIDop.GmbID/DC.identifier">gmb-2026-386633</meta:user-defined>
    <meta:user-defined meta:name="OVERHEIDop.versieInformatie"/>
  </office:meta>
</office:document-meta>
</file>