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erlijckheid Slangenburgh, Slangenburgse Nazomerdagen, 19 en 20 september 2026,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aan Heerlijckheid Slangenburgh voor het organiseren van de Slangenburgse Nazomerdagen op 19 en 20 september 2026 van 11.00 uur tot 17.00 uur. De Slangenburgse Nazomerdagen vindt plaats op Herberg Het Onland in Doetinchem. </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866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54312</meta:user-defined>
    <dc:language>nl</dc:language>
    <meta:user-defined meta:name="OVERHEIDop.locatietype/OVERHEIDop.gebiedsmarkering">Adres</meta:user-defined>
    <meta:user-defined meta:name="DC.title">Heerlijckheid Slangenburgh, Slangenburgse Nazomerdagen, 19 en 20 september 2026, vergunning verleend.</meta:user-defined>
    <meta:user-defined meta:name="DCTERMS.W3CDTF/DCTERMS.available">2026-08-14</meta:user-defined>
    <meta:user-defined meta:name="DCTERMS.W3CDTF/OVERHEIDop.jaargang">2026</meta:user-defined>
    <meta:user-defined meta:name="OVERHEIDop.publicationIssue">386632</meta:user-defined>
    <meta:user-defined meta:name="OVERHEIDop.GmbID/DC.identifier">gmb-2026-386632</meta:user-defined>
    <meta:user-defined meta:name="OVERHEIDop.versieInformatie"/>
  </office:meta>
</office:document-meta>
</file>