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Ceintuurbaan 211-H 1074CV Amsterdam, Ceintuurbaan 213-2 1074CV Amsterdam, Ceintuurbaan 213-3 1074CV Amsterdam, Ceintuurbaan 213-4 1074CV Amsterdam, Ceintuurbaan 215 1074CV Amsterdam, Ceintuurbaan 217 1074C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voeren van funderingsherstel, het realiseren van interne constructieve wijzigingen en het wijzigen van de brandcompartimentering, waardoor het aantal hotelkamers wijzigen </text:p>
            <text:p text:style-name="common-al">Zaakadres: Ceintuurbaan 211-H 1074CV Amsterdam, Ceintuurbaan 213-2 1074CV Amsterdam, Ceintuurbaan 213-3 1074CV Amsterdam, Ceintuurbaan 213-4 1074CV Amsterdam, Ceintuurbaan 215 1074CV Amsterdam, Ceintuurbaan 217 1074CW Amsterdam</text:p>
            <text:p text:style-name="common-al">Datum ontvangst: 21-07-2026</text:p>
            <text:p text:style-name="common-al">Zaaknummer: Z2026-032226</text:p>
            <text:p text:style-name="common-al">DSO-nummer: 202607210031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63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3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3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226</meta:user-defined>
    <meta:user-defined meta:name="DCTERMS.abstract">realiseren van funderingsherstel, interne constructieve wijzigingen en het wijzigen van de brandcompartimentering, waardoor het aantal hotelkamers ...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Ceintuurbaan 211-H 1074CV Amsterdam, Ceintuurbaan 213-2 1074CV Amsterdam, Ceintuurbaan 213-3 1074CV Amsterdam, Ceintuurbaan 213-4 1074CV Amsterdam, Ceintuurbaan 215 1074CV Amsterdam, Ceintuurbaan 217 1074CW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630</meta:user-defined>
    <meta:user-defined meta:name="OVERHEIDop.GmbID/DC.identifier">gmb-2026-386630</meta:user-defined>
    <meta:user-defined meta:name="OVERHEIDop.versieInformatie"/>
  </office:meta>
</office:document-meta>
</file>