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optrekken van de achtergevel en het plaatsen van een dakkapel aan de achterkant van de woning, Brakkeveldweg 112 1782AK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Brakkeveldweg 112 1782AK Den Helder, optrekken van de achtergevel en het plaatsen van een dakkapel aan de achterkant van de woning</text:p>
            <text:p text:style-name="common-al">Verzenddatum: 12-08-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662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2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2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024</meta:user-defined>
    <meta:user-defined meta:name="DCTERMS.abstract">optrekken van de achtergevel en het plaatsen van een dakkapel aan de achterkant van de woning</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optrekken van de achtergevel en het plaatsen van een dakkapel aan de achterkant van de woning, Brakkeveldweg 112 1782AK Den Helder</meta:user-defined>
    <meta:user-defined meta:name="DCTERMS.W3CDTF/DCTERMS.available">2026-08-14</meta:user-defined>
    <meta:user-defined meta:name="DCTERMS.W3CDTF/OVERHEIDop.jaargang">2026</meta:user-defined>
    <meta:user-defined meta:name="OVERHEIDop.publicationIssue">386624</meta:user-defined>
    <meta:user-defined meta:name="OVERHEIDop.GmbID/DC.identifier">gmb-2026-386624</meta:user-defined>
    <meta:user-defined meta:name="OVERHEIDop.versieInformatie"/>
  </office:meta>
</office:document-meta>
</file>