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BOUW TECHNISCH – VLIERTSTRAAT 7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Vliertstraat 7 Vught, verbouwen en wijzigen pand, Z26-311483.</text:p>
            <text:p text:style-name="common-al"/>
            <text:p text:style-name="common-al">De aanvraag is ontvangen op 7 augustus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662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BINNENGEKOMEN AANVRAAG OMGEVINGSVERGUNNING BOUW TECHNISCH – VLIERTSTRAAT 7 VUGH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623</meta:user-defined>
    <meta:user-defined meta:name="OVERHEIDop.GmbID/DC.identifier">gmb-2026-386623</meta:user-defined>
    <meta:user-defined meta:name="OVERHEIDop.versieInformatie"/>
  </office:meta>
</office:document-meta>
</file>