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slopen van de bovenbouw van 2 fietsbruggen , Verzoeklocatie 2026081100718, twee fietsbruggen nabij De Linie in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1-08-2026 een melding sloopwerkzaamheden ontvangen voor het slopen van de bovenbouw van 2 fietsbruggen aan Verzoeklocatie 2026081100718 twee fietsbruggen nabij De Linie in Groningen, dossiernummer GRN-00039419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662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419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Kennisgeving melding sloopwerkzaamheden, het slopen van de bovenbouw van 2 fietsbruggen , Verzoeklocatie 2026081100718, twee fietsbruggen nabij De Linie in Groningen</meta:user-defined>
    <meta:user-defined meta:name="OVERHEIDop.datumEindeReactietermijn">2026-09-23</meta:user-defined>
    <meta:user-defined meta:name="OVERHEIDop.terinzageleggingBG">https://groningen.lokalebekendmakingen.nl/case/1:9822:308641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22</meta:user-defined>
    <meta:user-defined meta:name="OVERHEIDop.GmbID/DC.identifier">gmb-2026-386622</meta:user-defined>
    <meta:user-defined meta:name="OVERHEIDop.versieInformatie"/>
  </office:meta>
</office:document-meta>
</file>