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Sonse-Heideweg 9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toepassen van grond </text:p>
            <text:p text:style-name="common-al">Locatie: Sonse-Heideweg 9, 5492 TE Sint-Oedenrode</text:p>
            <text:p text:style-name="common-al">DSO-kenmerk: 2026070300517</text:p>
            <text:p text:style-name="common-al">Zaaknummer: Z/509976</text:p>
            <text:p text:style-name="common-al">Datum ontvangen: 3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66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976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Sonse-Heideweg 9 Sint-Oedenrod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19</meta:user-defined>
    <meta:user-defined meta:name="OVERHEIDop.GmbID/DC.identifier">gmb-2026-386619</meta:user-defined>
    <meta:user-defined meta:name="OVERHEIDop.versieInformatie"/>
  </office:meta>
</office:document-meta>
</file>