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gunning APV - het plaatsen van een container van 7 augustus t/m 4 september 2026 - parkeerplaats t.o. Nijenoertweg 133 in L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12 augustus 2026 een besluit genomen op de aanvraag met zaaknummer 2026192529 voor het plaatsen van een container van 7 augustus t/m 4 september 2026 op locatie parkeerplaats t.o. Nijenoertweg 133 in Leek. De vergunning is verleend. Het besluit bestaat ui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Gebruik van de openbare ruimte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op de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661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026192529</meta:user-defined>
    <dc:language>nl</dc:language>
    <meta:user-defined meta:name="OVERHEIDop.locatietype/OVERHEIDop.gebiedsmarkering">Punt</meta:user-defined>
    <meta:user-defined meta:name="DC.title">Besluit op aanvraag: Vergunning APV - het plaatsen van een container van 7 augustus t/m 4 september 2026 - parkeerplaats t.o. Nijenoertweg 133 in Lee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11</meta:user-defined>
    <meta:user-defined meta:name="OVERHEIDop.GmbID/DC.identifier">gmb-2026-386611</meta:user-defined>
    <meta:user-defined meta:name="OVERHEIDop.versieInformatie"/>
  </office:meta>
</office:document-meta>
</file>