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IJsbaanpad 1 (terrein rondom  burgerweeshuis), Amsterdam -  Landschappelijk verbeteren  monumentale terrein rondom burgerweeshuis  </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het landschappelijk verbeteren van het monumentale terrein rondom het burgerweeshuis, om de ecologische kwaliteit te verhogen.</text:p>
            <text:p text:style-name="common-al">Aanvrager: Burgerweeshuis v.o.f.</text:p>
            <text:p text:style-name="common-al">Zaaknummer: OD2026-0033091</text:p>
            <text:p text:style-name="common-al">DSO nummer: 2026052200797</text:p>
            <text:p text:style-name="common-al">Uitkomst besluit: verleend</text:p>
            <text:p text:style-name="common-al">Datum besluit: 11-08-2026</text:p>
            <text:p text:style-name="common-al">Bezwaar in te dienen tot en met: 22-09-2026</text:p>
            <text:p text:style-name="common-al">Namens: Gemeente Amsterdam</text:p>
            <text:p text:style-name="common-al">Wilt u de gepubliceerde documenten behorende bij deze bekendmaking in zien, klik dan <text:a xlink:href="https://edataloket.odnzkg.nl/?q={%22search%22:%22OD2026-0033091%22,%22aggs%22:{%22odnzkg_zaak_nummer%22:{%22key%22:%22odnzkg_zaak_nummer%22,%22field%22:%22odnzkg.zaak.nummer.keyword%22,%22fields%22:[],%22type%22:%22keyword%22,%22data%22:[%22OD2026-0033091%22]}}}"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meente Amsterdam, t.a.v. Het Juridisch Bureau, Postbus 483, 1000 AL Amsterdam. U kunt ook digitaal uw bezwaarschrift indienen via <text:a xlink:href="https://www.amsterdam.nl/contact/bezwaarmaken/bezwaarjb/?vkurl=bezwaar%2Fjb" xlink:type="simple">www.amsterdam.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Amsterdam, Afdeling Publiekrecht, Team bestuursrecht algemeen, Postbus 75850, 1070 AW Amsterda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660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0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0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33091</meta:user-defined>
    <meta:user-defined meta:name="DCTERMS.abstract">het landschappelijk verbeteren van het monumentale terrein rondom het burgerweeshuis om de ecologische kwaliteit te verhogen</meta:user-defined>
    <dc:language>nl</dc:language>
    <meta:user-defined meta:name="OVERHEIDop.locatietype/OVERHEIDop.gebiedsmarkering">Vlak</meta:user-defined>
    <meta:user-defined meta:name="OVERHEIDop.locatietype/OVERHEIDop.gebiedsmarkering">Punt</meta:user-defined>
    <meta:user-defined meta:name="DC.title">Vergunning verleend - IJsbaanpad 1 (terrein rondom  burgerweeshuis), Amsterdam -  Landschappelijk verbeteren  monumentale terrein rondom burgerweeshuis</meta:user-defined>
    <meta:user-defined meta:name="DCTERMS.W3CDTF/DCTERMS.available">2026-08-14</meta:user-defined>
    <meta:user-defined meta:name="DCTERMS.W3CDTF/OVERHEIDop.jaargang">2026</meta:user-defined>
    <meta:user-defined meta:name="OVERHEIDop.publicationIssue">386607</meta:user-defined>
    <meta:user-defined meta:name="OVERHEIDop.GmbID/DC.identifier">gmb-2026-386607</meta:user-defined>
    <meta:user-defined meta:name="OVERHEIDop.versieInformatie"/>
  </office:meta>
</office:document-meta>
</file>