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bouw van een schakelstation op de locatie Van Heemstraweg 109-01 te Wamel zaaknummer ODR2519214</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de bouw van een schakelstation aan de Van Heemstraweg 109-01 te Wa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8660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de bouw van een schakelstation op de locatie Van Heemstraweg 109-01 te Wamel zaaknummer ODR2519214</meta:user-defined>
    <meta:user-defined meta:name="DCTERMS.W3CDTF/DCTERMS.available">2026-08-14</meta:user-defined>
    <meta:user-defined meta:name="DCTERMS.W3CDTF/OVERHEIDop.jaargang">2026</meta:user-defined>
    <meta:user-defined meta:name="OVERHEIDop.publicationIssue">386602</meta:user-defined>
    <meta:user-defined meta:name="OVERHEIDop.GmbID/DC.identifier">gmb-2026-386602</meta:user-defined>
    <meta:user-defined meta:name="OVERHEIDop.versieInformatie"/>
  </office:meta>
</office:document-meta>
</file>