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Scholekster 37, 3972PV Driebergen-Rijsenburg, Kozijnen vervangen voorzijde woning  (RX2026-00002008, 12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Scholekster 37, 3972PV Driebergen-Rijsenburg, Kozijnen vervangen voorzijde woning  (RX2026-00002008, 12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66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08</meta:user-defined>
    <meta:user-defined meta:name="DCTERMS.abstract">Scholekster 37, 3972PV Driebergen-Rijsenburg, Kozijnen vervangen voorzijde woning  (RX2026-00002008, 12 augustus 2026)</meta:user-defined>
    <dc:language>nl</dc:language>
    <meta:user-defined meta:name="OVERHEIDop.locatietype/OVERHEIDop.gebiedsmarkering">Vlak</meta:user-defined>
    <meta:user-defined meta:name="DC.title">Gemeente Utrechtse Heuvelrug, ingediende aanvraag omgevingsvergunning - Scholekster 37, 3972PV Driebergen-Rijsenburg, Kozijnen vervangen voorzijde woning  (RX2026-00002008, 12 augustus 2026)</meta:user-defined>
    <meta:user-defined meta:name="DCTERMS.W3CDTF/DCTERMS.available">2026-08-14</meta:user-defined>
    <meta:user-defined meta:name="DCTERMS.W3CDTF/OVERHEIDop.jaargang">2026</meta:user-defined>
    <meta:user-defined meta:name="OVERHEIDop.publicationIssue">386600</meta:user-defined>
    <meta:user-defined meta:name="OVERHEIDop.GmbID/DC.identifier">gmb-2026-386600</meta:user-defined>
    <meta:user-defined meta:name="OVERHEIDop.versieInformatie"/>
  </office:meta>
</office:document-meta>
</file>