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ringstraat 26-3 1054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bergingen naar verblijfsruimte behorend bij de bestaande woning en het realiseren van een dakterras met dakluik.</text:p>
            <text:p text:style-name="common-al">Zaakadres: Staringstraat 26-3 1054VR Amsterdam</text:p>
            <text:p text:style-name="common-al">Datum ontvangst: 25-06-2026</text:p>
            <text:p text:style-name="common-al">Zaaknummer: Z2026-028132</text:p>
            <text:p text:style-name="common-al">DSO-nummer: 20260625016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59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32</meta:user-defined>
    <meta:user-defined meta:name="DCTERMS.abstract">omzetten van bergingen naar verblijfsruimte behorend bij de bestaande woning en het realiseren van een dakterras met dakl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ringstraat 26-3 1054VR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98</meta:user-defined>
    <meta:user-defined meta:name="OVERHEIDop.GmbID/DC.identifier">gmb-2026-386598</meta:user-defined>
    <meta:user-defined meta:name="OVERHEIDop.versieInformatie"/>
  </office:meta>
</office:document-meta>
</file>