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Herontwikkeling COA-opvanglocatie Amersfoort op het perceel Barchman Wuytierslaan 53, 3819 AB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Herontwikkeling COA-opvanglocatie Amersfoort op het perceel Barchman Wuytierslaan 53, 3819 AB Amersfoort</text:span>
          </text:p>
            <text:p text:style-name="common-al">De Gemeente Amersfoort heeft op 17-07-2026 een aanvraag voor een omgevingsvergunning ontvangen voor het Herontwikkeling COA-opvanglocatie Amersfoort op het perceel Barchman Wuytierslaan 53, 3819 AB Amersfoort, met kenmerk CLZ-0003876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1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659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769</meta:user-defined>
    <dc:language>nl</dc:language>
    <meta:user-defined meta:name="OVERHEIDop.locatietype/OVERHEIDop.gebiedsmarkering">Punt</meta:user-defined>
    <meta:user-defined meta:name="DC.title">Ontvangen aanvraag omgevingsvergunning voor het Herontwikkeling COA-opvanglocatie Amersfoort op het perceel Barchman Wuytierslaan 53, 3819 AB Amersfoo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97</meta:user-defined>
    <meta:user-defined meta:name="OVERHEIDop.GmbID/DC.identifier">gmb-2026-386597</meta:user-defined>
    <meta:user-defined meta:name="OVERHEIDop.versieInformatie"/>
  </office:meta>
</office:document-meta>
</file>