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text:list-style style:name="id1-3-2-2-1-15-2">
      <text:list-level-style-bullet text:bullet-char="•" text:level="1">
        <style:list-level-properties text:min-label-width="10mm"/>
      </text:list-level-style-bullet>
    </text:list-style>
    <text:list-style style:name="id1-3-2-2-1-15-3">
      <text:list-level-style-bullet text:bullet-char="•" text:level="1">
        <style:list-level-properties text:min-label-width="10mm"/>
      </text:list-level-style-bullet>
    </text:list-style>
    <text:list-style style:name="id1-3-2-2-1-15-4">
      <text:list-level-style-bullet text:bullet-char="•" text:level="1">
        <style:list-level-properties text:min-label-width="10mm"/>
      </text:list-level-style-bullet>
    </text:list-style>
    <text:list-style style:name="id1-3-2-2-1-15-5">
      <text:list-level-style-bullet text:bullet-char="•" text:level="1">
        <style:list-level-properties text:min-label-width="10mm"/>
      </text:list-level-style-bullet>
    </text:list-style>
  </office:automatic-styles>
  <office:body>
    <office:text>
      <text:p text:style-name="new_page_staatscourant"/>
      <text:p text:style-name="single-kop-titel">Publicatie van het voornemen tot tijdelijke ingebruikgeving Marketentster 4 en 5 te Hoor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span text:style-name="nadrukondlijn">Bekendmaking van het voornemen tot het aangaan van een tijdelijke gebruiksovereenkomst voor Marketentster 4 en 5 </text:span>
          </text:p>
            <text:p text:style-name="al">De gemeente Hoorn is voornemens een tijdelijke gebruiksovereenkomst aan te gaan met Life Builders ten aanzien van het voormalig schoolgebouw gelegen aan de Marketentster 4 en 5, 1625 WB Hoorn. </text:p>
            <text:p text:style-name="al"/>
            <text:p text:style-name="al">De ingebruikgeving heeft een tijdelijk karakter en vindt plaats in afwachting van de toekomstige herontwikkeling van de locatie. De gebruiksovereenkomst zal naar verwachting worden aangegaan voor een periode van vier jaar. </text:p>
            <text:p text:style-name="al"/>
            <text:p text:style-name="al">Het betreft de onroerende zaak plaatselijk bekend als Marketentster 4 en 5, 1625 WB Hoorn, kadastraal bekend gemeente Hoorn, sectie F nummer 6657. </text:p>
            <text:p text:style-name="al"/>
            <text:p text:style-name="al">Op grond van recente jurisprudentie dient de gemeente bij de uitgifte van een onroerende zaak een selectieprocedure te doorlopen om serieuze gegadigden de mogelijkheid te bieden mee te dingen en gelijke kansen te waarborgen. Een selectieprocedure kan achterwege blijven indien vooraf vaststaat, dan wel redelijkerwijs mag worden aangenomen, dat op basis van objectieve, toetsbare en redelijke criteria slechts één serieuze gegadigde voor de betreffende ingebruikgeving in aanmerking komt. De gemeente Hoorn is van oordeel dat Life Builders op grond van onderstaande argumenten als enige serieuze gegadigde voor deze tijdelijke ingebruikgeving kan worden aangemerkt. </text:p>
            <text:p text:style-name="al"/>
            <text:p text:style-name="al">
            <text:span text:style-name="nadrukondlijn">Motivering</text:span>
          </text:p>
            <text:p text:style-name="al">De gemeente Hoorn zal het voormalig schoolgebouw niet via een openbare selectieprocedure aanbieden, maar is voornemens een tijdelijke gebruiksovereenkomst met Life Builders aan te gaan. </text:p>
            <text:p text:style-name="al"/>
            <text:p text:style-name="al">Op basis van de volgende cumulatieve objectieve, toetsbare en redelijke criteria is de gemeente van oordeel dat Life Builders de enige serieuze gegadigde voor deze tijdelijke ingebruikgeving is: </text:p>
            <text:list text:style-name="id1-3-2-2-1-15">
              <text:list-item text:style-override="id1-3-2-2-1-15-1">
                <text:number>•</text:number>
                <text:p text:style-name="al">Life Builders is momenteel gevestigd aan de Dampten 16 te Hoorn en dient deze locatie uiterlijk op 31 augustus 2026 te verlaten; </text:p>
              </text:list-item>
              <text:list-item text:style-override="id1-3-2-2-1-15-2">
                <text:number>•</text:number>
                <text:p text:style-name="al">Life Builders heeft aantoonbaar inspanningen verricht om vervangende huisvesting voor haar bestaande activiteiten te vinden, maar heeft geen passende alternatieve locatie kunnen vinden; </text:p>
              </text:list-item>
              <text:list-item text:style-override="id1-3-2-2-1-15-3">
                <text:number>•</text:number>
                <text:p text:style-name="al">Life Builders verricht maatschappelijke activiteiten ten behoeve van inwoners van de gemeente Hoorn. De gemeente acht het vanuit maatschappelijk oogpunt wenselijk dat deze bestaande activiteiten zonder onderbreking kunnen worden voortgezet;</text:p>
              </text:list-item>
              <text:list-item text:style-override="id1-3-2-2-1-15-4">
                <text:number>•</text:number>
                <text:p text:style-name="al">De tijdelijke ingebruikgeving van het voormalig schoolgebouw is uitsluitend bedoeld als tijdelijke vervangende huisvesting voor de maatschappelijke activiteiten die momenteel plaatsvinden aan de Dampten 16 te Hoorn, totdat een structurele huisvestingsoplossing beschikbaar is; </text:p>
              </text:list-item>
              <text:list-item text:style-override="id1-3-2-2-1-15-5">
                <text:number>•</text:number>
                <text:p text:style-name="al">Life Builders is bereid het pand gedurende de gebruiksperiode voor eigen rekening en risico geschikt te maken en te houden voor het beoogde gebruik, waaronder het uitvoeren van noodzakelijke werkzaamheden en investeringen.</text:p>
              </text:list-item>
            </text:list>
            <text:p text:style-name="al">Op grond van deze objectieve, toetsbare en redelijke criteria merkt de gemeente Hoorn Life Builders aan als enige serieuze gegadigde voor het aangaan van de voorgenomen tijdelijke gebruiksovereenkomst. </text:p>
            <text:p text:style-name="al"/>
            <text:p text:style-name="al">
            <text:span text:style-name="nadrukondlijn">Reactie- en vervaltermijn</text:span>
          </text:p>
            <text:p text:style-name="al">Indien u zich niet kunt verenigen met dit voornemen dient u uiterlijk binnen twintig kalenderdagen na datum van deze publicatie een kort geding aanhangig te maken bij de bevoegde rechter van de rechtbank Noord-Holland. Indien u een kort geding aanhangig maakt, wordt u verzocht een afschrift van de dagvaarding toe te zenden aan de gemeente Hoorn via omgevingswet@hoorn.nl of per post aan Nieuwe Steen 1, 1625 HV Hoorn, onder vermelding van “Marketentster 4 en 5, Hoorn”.</text:p>
            <text:p text:style-name="al"/>
            <text:p text:style-name="al">Indien binnen deze termijn van twintig kalenderdagen na datum van deze publicatie geen gebruik wordt gemaakt van de mogelijkheid om een kort geding aanhangig te maken, dan vervalt het recht om tegen al het voornoemde, waaronder de door de gemeente aangegane of nog aan te gane overeenkomst, op te komen en/of daarop enige vordering tot schadevergoeding of welke aanspraak dan ook te baseren, althans heeft u uw rechten daarop verwerkt. De gemeente en Life Builders zouden immers onredelijk worden benadeeld, indien pas na deze (duidelijk kenbaar gemaakte) termijn alsnog tegen (het voornemen tot) het aangaan van deze overeenkomst zou worden opgekomen. </text:p>
            <text:p text:style-name="al"/>
            <text:p text:style-name="al">Tegen deze bekendmaking kunnen geen zienswijzen, bezwaren of beroep als bedoeld in de Algemene wet bestuursrecht worden ingediend of ingesteld. </text:p>
            <text:p text:style-name="al"/>
            <text:p text:style-name="al">Met deze publicatie geeft de gemeente Hoorn uitvoering aan het arrest van de Hoge Raad van 26 november 2021 (ECLI:NL:HR:2021:1778) en het arrest van de Hoge Raad van 15 november 2024 (ECLI:NL:HR:2024:1661).</text:p>
            <text:p text:style-name="al"/>
            <text:p text:style-name="al">Voor eventuele vragen over deze publicatie kunt u contact opnemen met Team Ruimtelijke Ontwikkeling en Bouwen. Het stellen van vragen schort de hiervoor genoemde termijn niet op.</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38659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9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9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Hoorn</meta:user-defined>
    <meta:user-defined meta:name="OVERHEID.Informatietype/DC.type">officiële publicatie</meta:user-defined>
    <meta:user-defined meta:name="OVERHEIDop.Rubriek/DC.type">overige overheidsinformatie</meta:user-defined>
    <meta:user-defined meta:name="OVERHEID.Gemeente/OVERHEID.authority">Hoorn</meta:user-defined>
    <meta:user-defined meta:name="OVERHEID.Gemeente/DCTERMS.publisher">Hoorn</meta:user-defined>
    <meta:user-defined meta:name="OVERHEID.TaxonomieBeleidsagendaDecentraal/OVERHEID.category">Ruimte en infrastructuur | Organisatie en beleid</meta:user-defined>
    <dc:language>nl</dc:language>
    <meta:user-defined meta:name="OVERHEIDop.locatietype/OVERHEIDop.gebiedsmarkering">Adres</meta:user-defined>
    <meta:user-defined meta:name="OVERHEIDop.locatietype/OVERHEIDop.gebiedsmarkering">Adres</meta:user-defined>
    <meta:user-defined meta:name="DC.title">Publicatie van het voornemen tot tijdelijke ingebruikgeving Marketentster 4 en 5 te Hoorn</meta:user-defined>
    <meta:user-defined meta:name="DCTERMS.W3CDTF/DCTERMS.available">2026-08-14</meta:user-defined>
    <meta:user-defined meta:name="DCTERMS.W3CDTF/OVERHEIDop.jaargang">2026</meta:user-defined>
    <meta:user-defined meta:name="OVERHEIDop.publicationIssue">386591</meta:user-defined>
    <meta:user-defined meta:name="OVERHEIDop.GmbID/DC.identifier">gmb-2026-386591</meta:user-defined>
    <meta:user-defined meta:name="OVERHEIDop.versieInformatie"/>
  </office:meta>
</office:document-meta>
</file>