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doorbreken van de draagmuur tussen keuken en woonkamer en plaatsen van een stalen draagbal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7241 </text:p>
            <text:p text:style-name="common-al"> Omschrijving: doorbreken van de draagmuur tussen keuken en woonkamer en plaatsen van een stalen draagbalk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Petrus Dondersstraat 126 5614AK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12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7241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58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241</meta:user-defined>
    <meta:user-defined meta:name="DCTERMS.abstract">doorbreken van de draagmuur tussen keuken en woonkamer en plaatsen van een stalen draagbal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doorbreken van de draagmuur tussen keuken en woonkamer en plaatsen van een stalen draagbalk</meta:user-defined>
    <meta:user-defined meta:name="OVERHEIDop.datumEindeReactietermijn">2026-09-24</meta:user-defined>
    <meta:user-defined meta:name="OVERHEIDop.terinzageleggingBG">https://publicaties.eindhoven.nl/dossier/EHV-ZP2026-007241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88</meta:user-defined>
    <meta:user-defined meta:name="OVERHEIDop.GmbID/DC.identifier">gmb-2026-386588</meta:user-defined>
    <meta:user-defined meta:name="OVERHEIDop.versieInformatie"/>
  </office:meta>
</office:document-meta>
</file>