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Upperroom 2026 op 13 en 14 november 2026, Vliegveldweg 345 - Hangar 10 en 11</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Op 7 augustus 2026 hebben wij een aanvraag ontvangen voor Upperroom 2026 op 13 en 14 november 2026 op de locatie Vliegveldweg 345 - Hangar 10 en 11. De aanvraag is geregistreerd onder zaaknummer 0153Z2608-0181.</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658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8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153Z2608-0181</meta:user-defined>
    <dc:language>nl</dc:language>
    <meta:user-defined meta:name="OVERHEIDop.locatietype/OVERHEIDop.gebiedsmarkering">Vlak</meta:user-defined>
    <meta:user-defined meta:name="DC.title">Kennisgeving ontvangst aanvraag Upperroom 2026 op 13 en 14 november 2026, Vliegveldweg 345 - Hangar 10 en 11</meta:user-defined>
    <meta:user-defined meta:name="DCTERMS.W3CDTF/DCTERMS.available">2026-08-19</meta:user-defined>
    <meta:user-defined meta:name="DCTERMS.W3CDTF/OVERHEIDop.jaargang">2026</meta:user-defined>
    <meta:user-defined meta:name="OVERHEIDop.publicationIssue">386582</meta:user-defined>
    <meta:user-defined meta:name="OVERHEIDop.GmbID/DC.identifier">gmb-2026-386582</meta:user-defined>
    <meta:user-defined meta:name="OVERHEIDop.versieInformatie"/>
  </office:meta>
</office:document-meta>
</file>